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34" table:default-cell-style-name="ce1"/>
        <table:table-row table:style-name="ro1" table:number-rows-repeated="2">
          <table:table-cell table:number-columns-repeated="34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table-cell table:style-name="ce2" office:value-type="string" table:number-columns-spanned="2" table:number-rows-spanned="1">
            <text:p>Walther, Rick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table-cell table:style-name="ce2" table:number-columns-spanned="2" table:number-rows-spanned="28"/>
          <table:covered-table-cell/>
          <table:table-cell table:style-name="ce4" office:value-type="string" table:number-columns-spanned="8" table:number-rows-spanned="1">
            <text:p>- 2. Platz Jugend B mit der Kreisauswahl 2000/01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3. Platz Dreibahnen Jugend B Doppel männlich 2001/02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4. Platz Dreibahnen Jugend B 2002/03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4. Platz Dreibahnen Jugend B Mixed 2001/02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5. Platz Dreibahnen Jugend B Doppel männlich 2002/03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5. Platz Jugend B mit der Kreisauswahl 2002/03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6. Platz Jugend B mit der Kreisauswahl 2001/02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7. Platz Dreibahnen Jugend B 2001/02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Dreibahnen Jugend B Doppel männlich 1999/2000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Jugend B 1999/2000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Landesmeister Dreibahnen Jugend B 2002/03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Landesvereinsmeister Jugend B mit der Kreisauswahl 2000/01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Landesvereinsmeister Jugend B mit der Kreisauswahl 2002/03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Dreibahnen Jugend B 2001/02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Jugend B mit der Kreisauswahl 2001/02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3. Platz Dreibahnen Jugend A 2003/04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8. Platz Jugend B 2002/03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0. Platz Dreibahnen Jugend B 1998/99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Jugend B 2001/02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3. Platz Jugend B 2000/01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3. Platz Jugend B 2002/03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6. Platz Jugend A 2003/04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Jugend B 1999/2000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Vereinsmeisterschaften (nur 1. Plätze):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Jugend B 2001/02</text:p>
          </table:table-cell>
          <table:covered-table-cell table:number-columns-repeated="7"/>
          <table:table-cell table:number-columns-repeated="23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Jugend B männlich 2002/03</text:p>
          </table:table-cell>
          <table:covered-table-cell table:number-columns-repeated="7"/>
          <table:table-cell table:number-columns-repeated="23"/>
        </table:table-row>
        <table:table-row table:style-name="ro1" table:number-rows-repeated="1048543">
          <table:table-cell table:number-columns-repeated="34"/>
        </table:table-row>
        <table:table-row table:style-name="ro1">
          <table:table-cell table:number-columns-repeated="34"/>
        </table:table-row>
      </table:table>
      <table:table table:name="Liga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9"/>
        </table:table-row>
        <table:table-row table:style-name="ro1" table:number-rows-repeated="1048572">
          <table:table-cell table:number-columns-repeated="22"/>
        </table:table-row>
        <table:table-row table:style-name="ro1">
          <table:table-cell table:number-columns-repeated="22"/>
        </table:table-row>
      </table:table>
      <table:table table:name="Bahnrekorde" table:style-name="ta1" table:print="false">
        <table:table-column table:style-name="co1" table:number-columns-repeated="25" table:default-cell-style-name="ce1"/>
        <table:table-row table:style-name="ro1" table:number-rows-repeated="2">
          <table:table-cell table:number-columns-repeated="25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2"/>
        </table:table-row>
        <table:table-row table:style-name="ro1" table:number-rows-repeated="1048572">
          <table:table-cell table:number-columns-repeated="25"/>
        </table:table-row>
        <table:table-row table:style-name="ro1">
          <table:table-cell table:number-columns-repeated="25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4">14.07.2024</text:date>, <text:time>17:09:22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3T21:22:53.98</meta:creation-date>
    <dc:date>2024-07-14T17:09:22.72</dc:date>
    <meta:editing-duration>PT1H5M37S</meta:editing-duration>
    <meta:editing-cycles>3</meta:editing-cycles>
    <meta:generator>OpenOffice/4.1.14$Win32 OpenOffice.org_project/4114m1$Build-9811</meta:generator>
    <meta:document-statistic meta:table-count="3" meta:cell-count="33" meta:object-count="0"/>
  </office:meta>
</office:document-meta>
</file>