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1pt" style:font-size-asian="11pt" style:font-size-complex="11pt"/>
    </style:style>
    <style:style style:name="ce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6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office:value-type="string" table:number-columns-spanned="2" table:number-rows-spanned="1">
            <text:p>Clauß, Stephan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3" table:number-columns-spanned="2" table:number-rows-spanned="42"/>
          <table:covered-table-cell/>
          <table:table-cell table:style-name="ce6" office:value-type="string" table:number-columns-spanned="8" table:number-rows-spanned="1">
            <text:p>- Deutscher Meister Dreibahnen Junioren 1986/8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3"/>
          <table:covered-table-cell/>
          <table:table-cell table:style-name="ce6" office:value-type="string" table:number-columns-spanned="8" table:number-rows-spanned="1">
            <text:p>- 4. Platz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3"/>
          <table:covered-table-cell/>
          <table:table-cell office:value-type="string" table:number-columns-spanned="8" table:number-rows-spanned="1">
            <text:p>- 4. Platz Dreibahnen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3"/>
          <table:covered-table-cell/>
          <table:table-cell table:style-name="ce6" office:value-type="string" table:number-columns-spanned="8" table:number-rows-spanned="1">
            <text:p>- 4. Platz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3"/>
          <table:covered-table-cell/>
          <table:table-cell office:value-type="string" table:number-columns-spanned="8" table:number-rows-spanned="1">
            <text:p>- 4. Platz Dreibahnen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A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6" office:value-type="string" table:number-columns-spanned="8" table:number-rows-spanned="1">
            <text:p>- 5. Platz Dreibahnen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Dreibahnen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A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Dreibahnen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Dreibahnen Her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Dreibahnen Herren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Dreibahnen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A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Mixed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Dreibahnen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Herren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Dreibahnen Herren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Doppe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geteilter 21. Platz Herren A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Herren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Herren A 2024/2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2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/>
          <table:table-cell table:style-name="ce5" office:value-type="string">
            <text:p>Bis 1997/98</text:p>
          </table:table-cell>
          <table:table-cell office:value-type="float" office:value="43">
            <text:p>43</text:p>
          </table:table-cell>
          <table:table-cell office:value-type="float" office:value="243">
            <text:p>243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59">
            <text:p>15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29">
            <text:p>12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20">
            <text:p>20</text:p>
          </table:table-cell>
          <table:table-cell office:value-type="float" office:value="153">
            <text:p>15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0">
            <text:p>19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6">
            <text:p>20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92">
            <text:p>9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88">
            <text:p>8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01">
            <text:p>101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98">
            <text:p>9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12">
            <text:p>11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22.5">
            <text:p>22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24">
            <text:p>2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.5">
            <text:p>6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5.5">
            <text:p>15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64">
            <text:p>64</text:p>
          </table:table-cell>
          <table:table-cell office:value-type="float" office:value="398">
            <text:p>398</text:p>
          </table:table-cell>
          <table:table-cell/>
          <table:table-cell office:value-type="float" office:value="196">
            <text:p>196</text:p>
          </table:table-cell>
          <table:table-cell office:value-type="float" office:value="1243.5">
            <text:p>1243,5</text:p>
          </table:table-cell>
          <table:table-cell table:number-columns-repeated="9"/>
        </table:table-row>
        <table:table-row table:style-name="ro3" table:number-rows-repeated="104854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5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04T14:58:42.16</meta:creation-date>
    <dc:date>2026-07-24T19:02:51.17</dc:date>
    <meta:editing-duration>P2DT14H18M45S</meta:editing-duration>
    <meta:editing-cycles>11</meta:editing-cycles>
    <meta:generator>OpenOffice/4.1.14$Win32 OpenOffice.org_project/4114m1$Build-9811</meta:generator>
    <meta:document-statistic meta:table-count="3" meta:cell-count="105" meta:object-count="0"/>
  </office:meta>
</office:document-meta>
</file>