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in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Gundlach, Sarah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3"/>
          <table:covered-table-cell/>
          <table:table-cell table:style-name="ce4" office:value-type="string" table:number-columns-spanned="8" table:number-rows-spanned="1">
            <text:p>- 6. Platz U14 mit der Kreisauswah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8. Platz U14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U18 2022/2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in im KFV Havelland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U18 mit der Kreisauswahl 2023/2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3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3"/>
        </table:table-row>
        <table:table-row table:style-name="ro3" table:number-rows-repeated="104857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31">31.07.2026</text:date>, <text:time>21:06:5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17:19.11</meta:creation-date>
    <dc:date>2026-07-31T21:06:57.87</dc:date>
    <meta:editing-duration>PT3H13M11S</meta:editing-duration>
    <meta:editing-cycles>4</meta:editing-cycles>
    <meta:generator>OpenOffice/4.1.14$Win32 OpenOffice.org_project/4114m1$Build-9811</meta:generator>
    <meta:document-statistic meta:table-count="3" meta:cell-count="10" meta:object-count="0"/>
  </office:meta>
</office:document-meta>
</file>