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style-name="ce2" office:value-type="string" table:number-columns-spanned="2" table:number-rows-spanned="1">
            <text:p>Pölchen, Steven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1" table:number-rows-repeated="2">
          <table:table-cell table:number-columns-repeated="16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Kegler von Schwarz-Weiß Kyritz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table-cell table:number-columns-spanned="2" table:number-rows-spanned="4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10. Platz Dreibahnen U23 2021/22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12. Platz Dreibahnen U23 2023/24</text:p>
          </table:table-cell>
          <table:covered-table-cell table:number-columns-repeated="7"/>
          <table:table-cell table:number-columns-repeated="5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3. Platz Dreibahnen U23 2024/25</text:p>
          </table:table-cell>
          <table:covered-table-cell table:number-columns-repeated="7"/>
          <table:table-cell table:number-columns-repeated="5"/>
        </table:table-row>
        <table:table-row table:style-name="ro1" table:number-rows-repeated="1048564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1048575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20:15:33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18:20.46</meta:creation-date>
    <dc:date>2026-08-29T20:15:33.80</dc:date>
    <meta:editing-duration>PT1H17M25S</meta:editing-duration>
    <meta:editing-cycles>3</meta:editing-cycles>
    <meta:generator>OpenOffice/4.1.14$Win32 OpenOffice.org_project/4114m1$Build-9811</meta:generator>
    <meta:document-statistic meta:table-count="3" meta:cell-count="8" meta:object-count="0"/>
  </office:meta>
</office:document-meta>
</file>