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style-name="ce2" office:value-type="string" table:number-columns-spanned="2" table:number-rows-spanned="1">
            <text:p>Jennerjahn, Stefan</text:p>
          </table:table-cell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1" table:number-rows-repeated="1048571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1" table:number-rows-repeated="1048575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20:16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8:01:06.06</meta:creation-date>
    <dc:date>2026-08-29T20:16:00.53</dc:date>
    <meta:editing-duration>PT1M52S</meta:editing-duration>
    <meta:editing-cycles>2</meta:editing-cycles>
    <meta:generator>OpenOffice/4.1.14$Win32 OpenOffice.org_project/4114m1$Build-9811</meta:generator>
    <meta:document-statistic meta:table-count="3" meta:cell-count="3" meta:object-count="0"/>
  </office:meta>
</office:document-meta>
</file>