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1" table:number-rows-repeated="2">
          <table:table-cell table:number-columns-repeated="16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Kegler von LTS Bremerhaven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table-cell table:style-name="ce2" office:value-type="string" table:number-columns-spanned="2" table:number-rows-spanned="1">
            <text:p>Lippka, Bengt</text:p>
          </table:table-cell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table-cell table:number-columns-spanned="2" table:number-rows-spanned="28"/>
          <table:covered-table-cell/>
          <table:table-cell office:value-type="string" table:number-columns-spanned="8" table:number-rows-spanned="1">
            <text:p>- 3. Platz Dreibahnen U23 2022/23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3. Platz Dreibahnen U23 2023/24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5. Platz Dreibahnen Jugend B 2015/16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5. Platz Dreibahnen Herren mit der Kreisauswahl 2024/25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5. Platz Herren mit der Kreisauswahl 2025/26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6. Platz Dreibahnen U18 Mixed 2017/18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6. Platz Jugend B mit der Kreisauswahl 2016/17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7. Platz Herren mit der Kreisauswahl 2021/22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7. Platz Dreibahnen Herren mit der Kreisauswahl 2021/22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8. Platz U23 2023/24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8. Platz U23 2024/25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8. Platz Dreibahnen U18 2018/19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8. Platz Dreibahnen U23 2025/26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8. Platz Dreibahnen Jugend B Mixed 2015/16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8. Platz U18 mit der Kreisauswahl 2018/19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9. Platz U23 2025/26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9. Platz Jugend B mit der Kreisauswahl 2014/15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9. Platz Herren mit der Kreisauswahl 2023/24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0. Platz U18 mit der Kreisauswahl 2017/18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0. Platz Herren mit der Kreisauswahl 2024/25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1. Platz Herren mit der Kreisauswahl 2022/23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1. Platz Dreibahnen Herren mit der Kreisauswahl 2023/24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3. Platz Jugend B 2016/17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4. Platz Dreibahnen U23 2021/22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8. Platz U23 2021/22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0. Platz Herren Doppel 2024/25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3. Platz Jugend B 2015/16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3. Platz U18 2017/18</text:p>
          </table:table-cell>
          <table:covered-table-cell table:number-columns-repeated="7"/>
          <table:table-cell table:number-columns-repeated="5"/>
        </table:table-row>
        <table:table-row table:style-name="ro1" table:number-rows-repeated="1048543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1" table:number-rows-repeated="2">
          <table:table-cell table:number-columns-repeated="16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2. Bundesliga</text:p>
          </table:table-cell>
          <table:covered-table-cell/>
          <table:table-cell table:number-columns-repeated="12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2"/>
        </table:table-row>
        <table:table-row table:style-name="ro1">
          <table:table-cell/>
          <table:table-cell office:value-type="string">
            <text:p>2017/18</text:p>
          </table:table-cell>
          <table:table-cell office:value-type="float" office:value="3">
            <text:p>3</text:p>
          </table:table-cell>
          <table:table-cell office:value-type="float" office:value="3.5">
            <text:p>3,5</text:p>
          </table:table-cell>
          <table:table-cell table:number-columns-repeated="12"/>
        </table:table-row>
        <table:table-row table:style-name="ro1">
          <table:table-cell table:number-columns-repeated="16"/>
        </table:table-row>
        <table:table-row table:style-name="ro1">
          <table:table-cell/>
          <table:table-cell office:value-type="string">
            <text:p>2023/24</text:p>
          </table:table-cell>
          <table:table-cell office:value-type="float" office:value="12">
            <text:p>12</text:p>
          </table:table-cell>
          <table:table-cell office:value-type="float" office:value="62">
            <text:p>62</text:p>
          </table:table-cell>
          <table:table-cell table:number-columns-repeated="12"/>
        </table:table-row>
        <table:table-row table:style-name="ro1">
          <table:table-cell/>
          <table:table-cell office:value-type="string">
            <text:p>2024/25</text:p>
          </table:table-cell>
          <table:table-cell office:value-type="float" office:value="10">
            <text:p>10</text:p>
          </table:table-cell>
          <table:table-cell office:value-type="float" office:value="46.5">
            <text:p>46,5</text:p>
          </table:table-cell>
          <table:table-cell table:number-columns-repeated="12"/>
        </table:table-row>
        <table:table-row table:style-name="ro1">
          <table:table-cell/>
          <table:table-cell office:value-type="string">
            <text:p>2025/26</text:p>
          </table:table-cell>
          <table:table-cell office:value-type="float" office:value="14">
            <text:p>14</text:p>
          </table:table-cell>
          <table:table-cell office:value-type="float" office:value="78">
            <text:p>78</text:p>
          </table:table-cell>
          <table:table-cell table:number-columns-repeated="12"/>
        </table:table-row>
        <table:table-row table:style-name="ro1">
          <table:table-cell table:number-columns-repeated="16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39">
            <text:p>39</text:p>
          </table:table-cell>
          <table:table-cell office:value-type="float" office:value="190">
            <text:p>190</text:p>
          </table:table-cell>
          <table:table-cell table:number-columns-repeated="12"/>
        </table:table-row>
        <table:table-row table:style-name="ro1" table:number-rows-repeated="1048564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4">24.07.2026</text:date>, <text:time>19:02:24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5-11T19:51:51.52</meta:creation-date>
    <dc:date>2026-07-24T19:02:24.47</dc:date>
    <meta:editing-duration>P1DT1H27M48S</meta:editing-duration>
    <meta:editing-cycles>3</meta:editing-cycles>
    <meta:generator>OpenOffice/4.1.14$Win32 OpenOffice.org_project/4114m1$Build-9811</meta:generator>
    <meta:document-statistic meta:table-count="3" meta:cell-count="50" meta:object-count="0"/>
  </office:meta>
</office:document-meta>
</file>